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c085517cd7707614d6d274a863caa3.png"/>
  <manifest:file-entry manifest:media-type="image/jpeg" manifest:full-path="Pictures/bf57980836978d19a371274fcc4612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lavni_brana_it_encyklopedie_1"/><text:bookmark-start text:name="hlavni_brana_it_encyklopedie"/>Hlavní brána IT Encyklopedie<text:bookmark-end text:name="__RefHeading___hlavni_brana_it_encyklopedie_1"/><text:bookmark-end text:name="hlavni_brana_it_encyklopedie"/></text:h>
      <text:p text:style-name="Text_20_body">Vítejte v komplexním informačním zdroji věnovaném světu <text:span text:style-name="Strong_20_Emphasis">výpočetní techniky</text:span>, digitálních technologií a softwarového inženýrství. Tato encyklopedie slouží jako centrální znalostní báze pro studenty, profesionály i nadšence.</text:p>
      <text:h text:style-name="Heading_20_2" text:outline-level="2"><text:bookmark-start text:name="__RefHeading___o_vypocetni_technice_2"/><text:bookmark-start text:name="o_vypocetni_technice"/>O výpočetní technice<text:bookmark-end text:name="__RefHeading___o_vypocetni_technice_2"/><text:bookmark-end text:name="o_vypocetni_technice"/></text:h>
      <text:p text:style-name="Text_20_body"><text:span text:style-name="Strong_20_Emphasis">Výpočetní technika</text:span> (anglicky <text:span text:style-name="Emphasis">Computing</text:span>) je v dnešním světě definována jako souhrn technických a programových prostředků určených k automatizovanému zpracování dat. Nejedná se pouze o osobní počítače, ale o celý ekosystém zahrnující embedded systémy, chytrá zařízení (IoT), masivní serverové farmy v cloudech až po superpočítače.</text:p>
      <text:p text:style-name="Text_20_body">Základem každého výpočetního systému je <text:span text:style-name="Strong_20_Emphasis">architektura</text:span>, která definuje vztah mezi hardwarem a softwarem. Většina dnešních strojů stále vychází z upraveného konceptu <text:span text:style-name="Strong_20_Emphasis">Von Neumannovy architektury</text:span>.</text:p>
      <text:p text:style-name="Text_20_body"><draw:frame draw:style-name="mediacenter" draw:name="0" text:anchor-type="paragraph" draw:z-index="0" svg:width="25.4cm" style:rel-width="100%" svg:height="14.710833333333cm" style:rel-height="scale"><draw:image xlink:href="Pictures/6dc085517cd7707614d6d274a863caa3.png" xlink:type="simple" xlink:show="embed" xlink:actuate="onLoad"/></draw:frame></text:p>
      <text:h text:style-name="Heading_20_3" text:outline-level="3"><text:bookmark-start text:name="__RefHeading___klicove_pilire_it_3"/><text:bookmark-start text:name="klicove_pilire_it"/>Klíčové pilíře IT<text:bookmark-end text:name="__RefHeading___klicove_pilire_it_3"/><text:bookmark-end text:name="klicove_pilire_it"/></text:h>
      <text:list text:style-name="List_20_1" text:continue-numbering="false">
        <text:list-item>
          <text:p text:style-name="List_20_1_Content_First"> <text:span text:style-name="Strong_20_Emphasis">Hardware:</text:span> Fyzická těla strojů – od tranzistorů po optická vlákna.</text:p>
        </text:list-item>
        <text:list-item>
          <text:p text:style-name="List_20_1_Content"> <text:span text:style-name="Strong_20_Emphasis">Software:</text:span> Instrukční sady – od kernelů po komplexní webové aplikace.</text:p>
        </text:list-item>
        <text:list-item>
          <text:p text:style-name="List_20_1_Content"> <text:span text:style-name="Strong_20_Emphasis">Sítě:</text:span> Způsoby komunikace (TCP/IP), tvořící páteř internetu.</text:p>
        </text:list-item>
        <text:list-item>
          <text:p text:style-name="List_20_1_Content_Last"> <text:span text:style-name="Strong_20_Emphasis">Data a Bezpečnost:</text:span> Správa a ochrana nejcennější komodity současnosti.</text:p>
        </text:list-item>
      </text:list>
      <text:p text:style-name="Horizontal_20_Line"/>
      <text:h text:style-name="Heading_20_2" text:outline-level="2"><text:bookmark-start text:name="__RefHeading___🧭_rozcestnik_temat_navigace_4"/><text:bookmark-start text:name="🧭_rozcestnik_temat_navigace"/>🧭 Rozcestník témat (Navigace)<text:bookmark-end text:name="__RefHeading___🧭_rozcestnik_temat_navigace_4"/><text:bookmark-end text:name="🧭_rozcestnik_temat_navigace"/></text:h>
      <text:h text:style-name="Heading_20_4" text:outline-level="4"><text:bookmark-start text:name="__RefHeading___💻_hardware_a_architektura_5"/><text:bookmark-start text:name="💻_hardware_a_architektura"/>💻 Hardware a architektura<text:bookmark-end text:name="__RefHeading___💻_hardware_a_architektura_5"/><text:bookmark-end text:name="💻_hardware_a_architektura"/></text:h>
      <text:p text:style-name="Text_20_body"><draw:frame draw:style-name="mediacenter" draw:name="1" text:anchor-type="paragraph" draw:z-index="1" svg:width="204.47cm" style:rel-width="100%" svg:height="114.935cm" style:rel-height="scale"><draw:image xlink:href="Pictures/bf57980836978d19a371274fcc4612d9.jpg" xlink:type="simple" xlink:show="embed" xlink:actuate="onLoad"/></draw:frame>
Vše o fyzických komponentách a vnitřním fungování počítačů.</text:p>
      <text:list text:style-name="List_20_1" text:continue-numbering="false">
        <text:list-item>
          <text:p text:style-name="List_20_1_Content_First"> <text:a xlink:type="simple" xlink:href="https://serviceit.cz/doku.php?id=it:hw:procesory" text:style-name="Internet_20_link" text:visited-style-name="Visited_20_Internet_20_Link">Procesory (CPU a GPU)</text:a></text:p>
        </text:list-item>
        <text:list-item>
          <text:p text:style-name="List_20_1_Content"> <text:a xlink:type="simple" xlink:href="https://serviceit.cz/doku.php?id=it:hw:pameti" text:style-name="Internet_20_link" text:visited-style-name="Visited_20_Internet_20_Link">Operační paměti a úložiště</text:a></text:p>
        </text:list-item>
        <text:list-item>
          <text:p text:style-name="List_20_1_Content_Last"> <text:a xlink:type="simple" xlink:href="https://serviceit.cz/doku.php?id=it:hw:iot" text:style-name="Internet_20_link" text:visited-style-name="Visited_20_Internet_20_Link">Internet věcí (IoT) a vestavěné systémy</text:a></text:p>
        </text:list-item>
      </text:list>
      <text:h text:style-name="Heading_20_4" text:outline-level="4"><text:bookmark-start text:name="__RefHeading___⌨️_vyvoj_a_webova_optimalizace_6"/><text:bookmark-start text:name="⌨️_vyvoj_a_webova_optimalizace"/>⌨️ Vývoj a Webová optimalizace<text:bookmark-end text:name="__RefHeading___⌨️_vyvoj_a_webova_optimalizace_6"/><text:bookmark-end text:name="⌨️_vyvoj_a_webova_optimalizace"/></text:h>
      <text:p text:style-name="Text_20_body">Programování a moderní standardy pro rychlý a kvalitní web.</text:p>
      <text:list text:style-name="List_20_1" text:continue-numbering="false">
        <text:list-item>
          <text:p text:style-name="List_20_1_Content_First"> <text:a xlink:type="simple" xlink:href="https://serviceit.cz/doku.php?id=it:sw:web" text:style-name="Internet_20_link" text:visited-style-name="Visited_20_Internet_20_Link">Webové technologie (HTML, CSS, JS)</text:a></text:p>
        </text:list-item>
        <text:list-item>
          <text:p text:style-name="List_20_1_Content"> <text:a xlink:type="simple" xlink:href="https://serviceit.cz/doku.php?id=google_lighthouse" text:style-name="Internet_20_link" text:visited-style-name="Visited_20_Internet_20_Link">Google Lighthouse</text:a> – Auditování kvality webu</text:p>
        </text:list-item>
        <text:list-item>
          <text:p text:style-name="List_20_1_Content"> <text:a xlink:type="simple" xlink:href="https://serviceit.cz/doku.php?id=lcp" text:style-name="Internet_20_link" text:visited-style-name="Visited_20_Internet_20_Link">LCP (Largest Contentful Paint)</text:a> – Metriky výkonu</text:p>
        </text:list-item>
        <text:list-item>
          <text:p text:style-name="List_20_1_Content"> <text:a xlink:type="simple" xlink:href="https://serviceit.cz/doku.php?id=avif" text:style-name="Internet_20_link" text:visited-style-name="Visited_20_Internet_20_Link">AVIF</text:a> – Moderní grafické formáty pro web</text:p>
        </text:list-item>
        <text:list-item>
          <text:p text:style-name="List_20_1_Content_Last"> <text:a xlink:type="simple" xlink:href="https://serviceit.cz/doku.php?id=cms" text:style-name="Internet_20_link" text:visited-style-name="Visited_20_Internet_20_Link">CMS (Redakční systémy)</text:a> – Od WordPressu po <text:a xlink:type="simple" xlink:href="https://serviceit.cz/doku.php?id=headless_cms" text:style-name="Internet_20_link" text:visited-style-name="Visited_20_Internet_20_Link">Headless CMS</text:a></text:p>
        </text:list-item>
      </text:list>
      <text:h text:style-name="Heading_20_4" text:outline-level="4"><text:bookmark-start text:name="__RefHeading___🌐_operacni_systemy_a_infrastruktura_7"/><text:bookmark-start text:name="🌐_operacni_systemy_a_infrastruktura"/>🌐 Operační systémy a Infrastruktura<text:bookmark-end text:name="__RefHeading___🌐_operacni_systemy_a_infrastruktura_7"/><text:bookmark-end text:name="🌐_operacni_systemy_a_infrastruktura"/></text:h>
      <text:p text:style-name="Text_20_body">Správa balíčků, linuxové distribuce a cloud.</text:p>
      <text:list text:style-name="List_20_1" text:continue-numbering="false">
        <text:list-item>
          <text:p text:style-name="List_20_1_Content_First"> <text:a xlink:type="simple" xlink:href="https://serviceit.cz/doku.php?id=it:os:linux_distross" text:style-name="Internet_20_link" text:visited-style-name="Visited_20_Internet_20_Link">Přehled Linuxových distribucí</text:a></text:p>
        </text:list-item>
        <text:list-item>
          <text:p text:style-name="List_20_1_Content"> <text:a xlink:type="simple" xlink:href="https://serviceit.cz/doku.php?id=it:dev:package_management" text:style-name="Internet_20_link" text:visited-style-name="Visited_20_Internet_20_Link">Správa balíčků (přehled)</text:a> – Nástroje jako <text:a xlink:type="simple" xlink:href="https://serviceit.cz/doku.php?id=it:os:deb_package" text:style-name="Internet_20_link" text:visited-style-name="Visited_20_Internet_20_Link">.deb</text:a> nebo <text:a xlink:type="simple" xlink:href="https://serviceit.cz/doku.php?id=it:os:libzypp" text:style-name="Internet_20_link" text:visited-style-name="Visited_20_Internet_20_Link">libzypp</text:a></text:p>
        </text:list-item>
        <text:list-item>
          <text:p text:style-name="List_20_1_Content"> <text:a xlink:type="simple" xlink:href="https://serviceit.cz/doku.php?id=it:net:cloud" text:style-name="Internet_20_link" text:visited-style-name="Visited_20_Internet_20_Link">Cloud computing</text:a> – Modely <text:a xlink:type="simple" xlink:href="https://serviceit.cz/doku.php?id=saas" text:style-name="Internet_20_link" text:visited-style-name="Visited_20_Internet_20_Link">SaaS</text:a>, PaaS a IaaS</text:p>
        </text:list-item>
        <text:list-item>
          <text:p text:style-name="List_20_1_Content_Last"> <text:a xlink:type="simple" xlink:href="https://serviceit.cz/doku.php?id=it:sw:devops" text:style-name="Internet_20_link" text:visited-style-name="Visited_20_Internet_20_Link">DevOps a automatizace</text:a></text:p>
        </text:list-item>
      </text:list>
      <text:h text:style-name="Heading_20_4" text:outline-level="4"><text:bookmark-start text:name="__RefHeading___🛡️_bezpecnost_a_sprava_pristupu_8"/><text:bookmark-start text:name="🛡️_bezpecnost_a_sprava_pristupu"/>🛡️ Bezpečnost a Správa přístupu<text:bookmark-end text:name="__RefHeading___🛡️_bezpecnost_a_sprava_pristupu_8"/><text:bookmark-end text:name="🛡️_bezpecnost_a_sprava_pristupu"/></text:h>
      <text:p text:style-name="Text_20_body">Ochrana systémů a řízení uživatelských oprávnění.</text:p>
      <text:list text:style-name="List_20_1" text:continue-numbering="false">
        <text:list-item>
          <text:p text:style-name="List_20_1_Content_First"> <text:a xlink:type="simple" xlink:href="https://serviceit.cz/doku.php?id=it:sec:access_control" text:style-name="Internet_20_link" text:visited-style-name="Visited_20_Internet_20_Link">Řízení přístupu</text:a> – Metody <text:a xlink:type="simple" xlink:href="https://serviceit.cz/doku.php?id=acl" text:style-name="Internet_20_link" text:visited-style-name="Visited_20_Internet_20_Link">ACL</text:a> a <text:a xlink:type="simple" xlink:href="https://serviceit.cz/doku.php?id=rbac" text:style-name="Internet_20_link" text:visited-style-name="Visited_20_Internet_20_Link">RBAC (Role-Based)</text:a></text:p>
        </text:list-item>
        <text:list-item>
          <text:p text:style-name="List_20_1_Content"> <text:a xlink:type="simple" xlink:href="https://serviceit.cz/doku.php?id=it:sec:kryptografie" text:style-name="Internet_20_link" text:visited-style-name="Visited_20_Internet_20_Link">Kryptografie a šifrování</text:a></text:p>
        </text:list-item>
        <text:list-item>
          <text:p text:style-name="List_20_1_Content"> <text:a xlink:type="simple" xlink:href="https://serviceit.cz/doku.php?id=it:sec:hrozby" text:style-name="Internet_20_link" text:visited-style-name="Visited_20_Internet_20_Link">Kybernetické hrozby a prevence</text:a></text:p>
        </text:list-item>
        <text:list-item>
          <text:p text:style-name="List_20_1_Content_Last"> <text:a xlink:type="simple" xlink:href="https://serviceit.cz/doku.php?id=it:data:sql" text:style-name="Internet_20_link" text:visited-style-name="Visited_20_Internet_20_Link">Databázové systémy (SQL vs NoSQL)</text:a></text:p>
        </text:list-item>
      </text:list>
      <text:h text:style-name="Heading_20_4" text:outline-level="4"><text:bookmark-start text:name="__RefHeading___🤖_budoucnost_a_ai_9"/><text:bookmark-start text:name="🤖_budoucnost_a_ai"/>🤖 Budoucnost a AI<text:bookmark-end text:name="__RefHeading___🤖_budoucnost_a_ai_9"/><text:bookmark-end text:name="🤖_budoucnost_a_ai"/></text:h>
      <text:p text:style-name="Text_20_body">Moderní trendy a umělá inteligence.</text:p>
      <text:list text:style-name="List_20_1" text:continue-numbering="false">
        <text:list-item>
          <text:p text:style-name="List_20_1_Content_First"> <text:a xlink:type="simple" xlink:href="https://serviceit.cz/doku.php?id=it:ai:ml" text:style-name="Internet_20_link" text:visited-style-name="Visited_20_Internet_20_Link">Machine Learning a neuronové sítě</text:a></text:p>
        </text:list-item>
        <text:list-item>
          <text:p text:style-name="List_20_1_Content_Last"> <text:a xlink:type="simple" xlink:href="https://serviceit.cz/doku.php?id=it:ai:llm" text:style-name="Internet_20_link" text:visited-style-name="Visited_20_Internet_20_Link">Velké jazykové modely (LLM)</text:a></text:p>
        </text:list-item>
      </text:list>
      <text:p text:style-name="Horizontal_20_Line"/>
      <text:h text:style-name="Heading_20_2" text:outline-level="2"><text:bookmark-start text:name="__RefHeading___🛠️_nastroje_pro_editory_10"/><text:bookmark-start text:name="🛠️_nastroje_pro_editory"/>🛠️ Nástroje pro editory<text:bookmark-end text:name="__RefHeading___🛠️_nastroje_pro_editory_10"/><text:bookmark-end text:name="🛠️_nastroje_pro_editory"/></text:h>
      <text:p text:style-name="Text_20_body">Pokud chcete přispět, využijte prosím následující zdroje:</text:p>
      <text:list text:style-name="List_20_1" text:continue-numbering="false">
        <text:list-item>
          <text:p text:style-name="List_20_1_Content_First"> <text:a xlink:type="simple" xlink:href="https://serviceit.cz/doku.php?id=it:slovnik_zkratek" text:style-name="Internet_20_link" text:visited-style-name="Visited_20_Internet_20_Link">Kompletní slovník IT zkratek</text:a></text:p>
        </text:list-item>
        <text:list-item>
          <text:p text:style-name="List_20_1_Content"> <text:a xlink:type="simple" xlink:href="https://serviceit.cz/doku.php?id=it:sablony:clanek" text:style-name="Internet_20_link" text:visited-style-name="Visited_20_Internet_20_Link">Šablona nového článku</text:a></text:p>
        </text:list-item>
        <text:list-item>
          <text:p text:style-name="List_20_1_Content_Last"> <text:a xlink:type="simple" xlink:href="https://serviceit.cz/doku.php?id=dokuwiki:manual" text:style-name="Internet_20_link" text:visited-style-name="Visited_20_Internet_20_Link">Manuál DokuWiki syntaxe</text:a></text:p>
        </text:list-item>
      </text:list>
      <text:p text:style-name="Text_20_body"><text:span text:style-name="Emphasis">Poslední aktualizace: 2026</text:span>
<text:span text:style-name="Emphasis">Tagy: <text:a xlink:type="simple" xlink:href="tag&amp;#62;meta gateway index computing it-encyclopedia" text:style-name="Internet_20_link" text:visited-style-name="Visited_20_Internet_20_Link">tag&gt;meta gateway index computing it-encyclopedia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4::39:18</meta:creation-date>
    <dc:creator>Generated</dc:creator>
    <dc:date>2026-08-19T04::39:18</dc:date>
    <dc:language>en-US</dc:language>
    <meta:editing-cycles>1</meta:editing-cycles>
    <meta:editing-duration>PT0S</meta:editing-duration>
    <dc:title>start</dc:title>
  </office:meta>
</office:document-meta>
</file>